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in" fo:line-height="0.2916in"/>
    </style:style>
    <style:style style:name="T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3" style:parent-style-name="內文" style:family="paragraph">
      <style:paragraph-properties fo:text-align="justify" fo:margin-bottom="0in" fo:line-height="0.2916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" style:parent-style-name="內文" style:family="paragraph">
      <style:paragraph-properties fo:text-align="justify" fo:margin-bottom="0in" fo:line-height="0.2916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" style:parent-style-name="內文" style:family="paragraph">
      <style:paragraph-properties fo:text-align="justify" fo:margin-bottom="0in" fo:line-height="0.2916in" fo:margin-left="0.884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" style:parent-style-name="內文" style:family="paragraph">
      <style:paragraph-properties fo:text-align="justify" fo:margin-bottom="0in" fo:line-height="0.2916in" fo:margin-left="0.884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" style:parent-style-name="內文" style:family="paragraph">
      <style:paragraph-properties fo:text-align="justify" fo:margin-bottom="0in" fo:line-height="0.2916in" fo:margin-left="0.884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fo:text-align="justify" fo:margin-bottom="0in" fo:line-height="0.2916in" fo:margin-left="0.884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fo:text-align="justify" fo:margin-bottom="0in" fo:line-height="0.2916in" fo:margin-left="0.3333in" fo:text-indent="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" style:parent-style-name="內文" style:family="paragraph">
      <style:paragraph-properties fo:text-align="justify" fo:margin-bottom="0in" fo:line-height="0.2916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" style:parent-style-name="內文" style:family="paragraph">
      <style:paragraph-properties fo:text-align="justify" fo:margin-bottom="0in" fo:line-height="0.2916in" fo:margin-left="0.3333in" fo:text-indent="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paragraph-properties fo:text-align="justify" fo:margin-bottom="0in" fo:line-height="0.2916in" fo:margin-left="0.3333in" fo:text-indent="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fo:text-align="justify" fo:margin-bottom="0in" fo:line-height="0.2916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paragraph-properties fo:text-align="justify" fo:margin-bottom="0in" fo:line-height="0.2916in" fo:margin-left="0.884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" style:parent-style-name="內文" style:family="paragraph">
      <style:paragraph-properties fo:text-align="justify" fo:margin-bottom="0in" fo:line-height="0.2916in" fo:margin-left="0.884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" style:parent-style-name="內文" style:family="paragraph">
      <style:paragraph-properties fo:text-align="justify" fo:margin-bottom="0in" fo:line-height="0.2916in" fo:margin-left="0.884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fo:text-align="justify" fo:margin-bottom="0in" fo:line-height="0.2916in" fo:margin-left="0.3333in" fo:text-indent="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paragraph-properties fo:text-align="justify" fo:margin-bottom="0in" fo:line-height="0.2916in" fo:margin-left="0.3333in" fo:text-indent="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fo:text-align="justify" fo:margin-bottom="0in" fo:line-height="0.2916in" fo:margin-left="0.3333in" fo:text-indent="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text-align="justify" fo:margin-bottom="0in" fo:line-height="0.2916in" fo:margin-left="0.3333in" fo:text-indent="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fo:text-align="justify" fo:margin-bottom="0in" fo:line-height="0.2916in" fo:margin-left="0.3333in" fo:text-indent="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text-align="justify" fo:margin-bottom="0in" fo:line-height="0.2916in" fo:margin-left="0.393in" fo:text-indent="-0.393in">
        <style:tab-stops/>
      </style:paragraph-properties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臺南市清寒優秀學生獎學金申請要點部分規定修正草案</text:span></text:p>
      <text:p text:style-name="P3">一、本局為獎勵本市清寒優秀學生，並依國民教育法第三十三條規定，訂定本要點。</text:p>
      <text:p text:style-name="P4">四、獎學金發給名額及金額如下：</text:p>
      <text:p text:style-name="P5">（一）大學校院、五年制專科學校四年級、五年級及二年制專科學校：每學期一百二十名，每名新臺幣五千元。</text:p>
      <text:p text:style-name="P6">（二）高級中等學校、五年制專科學校一至三年級：每學期八十名，每名新臺幣三千元。</text:p>
      <text:p text:style-name="P7">（三）國民中學：每學期五百名，每名新臺幣二千元。</text:p>
      <text:p text:style-name="P8">（四）國民小學：每學期七百名，每名新臺幣一千元。</text:p>
      <text:p text:style-name="P9">前項名額及金額，本局得視當年度申請情形及預算金額酌予公告調整。</text:p>
      <text:p text:style-name="P10">五、前點第一項第一款及第二款獎學金之發給，申請人數超過發給名額時，依第二點各款順序發給；同一順序者，以學期學業平均成績高者優先；成績相同時，同時錄取。</text:p>
      <text:p text:style-name="P11">前點第一項第三款及第四款獎學金之發給，由本局依學校學生數比例分配發給名額，並授權學校推薦學生提出申請。學校推薦申請人數不足額時，本局得將剩餘名額調整至他校。</text:p>
      <text:p text:style-name="P12">前點第一項第一款及第二款之申請人數不足額時，獎學金審核小組（以下簡稱審核小組）得於審議當年度補助案件時，視實際需求<text:bookmark-start text:name="_Hlk234860130"/>彈性調整並相互流用高級中等學校組與大專院校之名額<text:bookmark-end text:name="_Hlk234860130"/>。</text:p>
      <text:p text:style-name="P13">八、為審核高級中等以上學校獎學金申請案件，特設審核小組。審核小組置委員五人，其中一人為召集人，由本局學輔校安科代表兼任，其他委員由本局就下列人員聘（派）兼之：</text:p>
      <text:p text:style-name="P14">（一）本局會計室代表一人。</text:p>
      <text:p text:style-name="P15">（二）大學校院及專科學校代表一人。</text:p>
      <text:p text:style-name="P16">（三）高級中等學校代表二人。</text:p>
      <text:p text:style-name="P17">前項委員任一性別比例不得低於委員總數三分之一。</text:p>
      <text:p text:style-name="P18">審核小組會議每學期召開一次，必要時，得召開臨時會議，由召集人召集並為主席；召集人因故不能出席時，由出席委員互推一人擔任主席。</text:p>
      <text:p text:style-name="P19">審議小組委員應親自出席會議，不得委託他人代理出席。</text:p>
      <text:p text:style-name="P20">審核小組會議應有過半數委員之出席，出席委員過半數之同意始得作成決議。</text:p>
      <text:p text:style-name="P21">審核小組委員任期為一學年，期滿得續聘（派）之；任期內出缺時，得補聘（派）至原任期屆滿之日止。但代表機關或團體出任者，應隨其本<text:soft-page-break/>職進退。</text:p>
      <text:p text:style-name="P2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3333in"/>
      <style:text-properties style:font-name="Aptos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Aptos Display" style:font-name-complex="Times New Roman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修訂" style:display-name="修訂" style:family="paragraph">
      <style:paragraph-properties fo:margin-bottom="0in" fo:line-height="100%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建宇</meta:initial-creator>
    <dc:creator>twvs</dc:creator>
    <meta:creation-date>2026-08-18T01:28:00Z</meta:creation-date>
    <dc:date>2026-08-18T01:28:00Z</dc:date>
    <meta:print-date>2026-07-14T00:53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24" meta:character-count="831" meta:row-count="5" meta:non-whitespace-character-count="708"/>
  </office:meta>
</office:document-meta>
</file>