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2916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style:punctuation-wrap="simple" fo:text-align="justify" fo:margin-bottom="0in" fo:line-height="0.2916in" fo:text-indent="0.3888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style:punctuation-wrap="simple" fo:margin-bottom="0in" fo:line-height="0.2916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punctuation-wrap="simple" fo:margin-bottom="0in" fo:line-height="0.2916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style:punctuation-wrap="simple" fo:margin-bottom="0in" fo:line-height="0.2916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南市清寒優秀學生獎學金申請要點部分規定修正草案總說明</text:p>
      <text:p text:style-name="P2">臺南市清寒優秀學生獎學金申請要點（以下簡稱本要點）於一百年三月十四日訂定，歷經四次修正。現為配合現行法制，將原「<text:bookmark-start text:name="_Hlk234860054"/>高級中等及職業學校<text:bookmark-end text:name="_Hlk234860054"/>」之稱謂，修正為法定標準名稱「高級中等學校」，以符法制；並為貼近審查執行現況及保障清寒學生之申請權益，認有由委員會視實際需求，決議將高級中等學校組與大專院校發給名額相互流用之必要；另配合臺南市法制作業準則規定，爰擬具本要點部分規定修正草案，其修正重點如下：</text:p>
      <text:p text:style-name="P3">一、酌修文字。（修正規定第一點及第八點）</text:p>
      <text:p text:style-name="P4">二、修正各學制獎學金之法定名稱。（修正規定第四點）</text:p>
      <text:p text:style-name="P5"><text:span text:style-name="T6">三、新增獎學金彈性調整機制。（修正規定第五點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complex="Times New Roman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修訂" style:display-name="修訂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建宇</meta:initial-creator>
    <dc:creator>twvs</dc:creator>
    <meta:creation-date>2026-08-18T01:27:00Z</meta:creation-date>
    <dc:date>2026-08-18T01:27:00Z</dc:date>
    <meta:print-date>2026-08-04T08:3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2" meta:row-count="2" meta:non-whitespace-character-count="250"/>
  </office:meta>
</office:document-meta>
</file>